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ор-в-пресненском-районе-благоустроили"/>Двор в Пресненском районе благоустроили<text:bookmark-end text:name="двор-в-пресненском-районе-благоустроили"/></text:h>
      <text:p text:style-name="First_20_paragraph">23.07.2019</text:p>
      <text:p text:style-name="Text_20_body">В рамках программы комплексного благоустройства одну из придомовых территорий Пресненского района привели в порядок за летний период.</text:p>
      <text:p text:style-name="Text_20_body">Работы выполнили специалисты Государственного бюджетного учреждения «Жилищник». Их провелит по адресу: Ходынская улица, дом 10, строение 1.</text:p>
      <text:p text:style-name="Text_20_body">— На территории двора установили новые бордюры. Кроме того, специалисты управляющей организации обновили детскую площадку. На ней уложили каучуковое покрытие и оборудовали игровые комплексы, — поделились подробной информацией сотрудники ГБУ «Жилищник».</text:p>
      <text:p text:style-name="Text_20_body">Они добавили, что помимо этого, на придомовой территории установили новые опоры освещения.</text:p>
      <text:p text:style-name="Text_20_body"><text:line-break/></text:p>
      <text:p text:style-name="Text_20_body">Адрес страницы: <text:a xlink:type="simple" xlink:href="http://cao.mos.ru/presscenter/news/detail/8237378.html" office:name=""><text:span text:style-name="Definition">http://cao.mos.ru/presscenter/news/detail/8237378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10:02:33Z</meta:creation-date>
    <dc:date>2023-07-11T10:02:33Z</dc:date>
  </office:meta>
</office:document-meta>
</file>