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боты-по-капитальному-ремонту-выполнят-в-доме-на-новолесной-улице"/>Работы по капитальному ремонту выполнят в доме на Новолесной улице<text:bookmark-end text:name="работы-по-капитальному-ремонту-выполнят-в-доме-на-новолесной-улице"/></text:h>
      <text:p text:style-name="First_20_paragraph">21.08.2019</text:p>
      <text:p text:style-name="Text_20_body">Специалисты Государственного бюджетного учреждения «Жилищник» запланировали провести капитальный ремонт в одном из зданий Тверского района. План работ утвердят 30 августа.</text:p>
      <text:p text:style-name="Text_20_body">Сотрудники управляющей организации приведут в порядок постройку по адресу: Новолесная улица, дом 18.</text:p>
      <text:p text:style-name="Text_20_body">— В здании отремонтируют подъезды. Еще там заменят инженерные коммуникации, починят водостоки и мусоропроводы, — прокомментировал заместитель директора по капитальному ремонту Государственного бюджетного учреждения «Жилищник» Кахир Гафаров.</text:p>
      <text:p text:style-name="Text_20_body">Кроме того, он добавил, что специалисты управляющей организации приведут в порядок фасад дома.</text:p>
      <text:p text:style-name="Text_20_body">Отметим, что даты начала и окончания работ на объекте пока неизвестны.</text:p>
      <text:p text:style-name="Text_20_body"><text:line-break/></text:p>
      <text:p text:style-name="Text_20_body">Адрес страницы: <text:a xlink:type="simple" xlink:href="http://cao.mos.ru/presscenter/news/detail/8298040.html" office:name=""><text:span text:style-name="Definition">http://cao.mos.ru/presscenter/news/detail/8298040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1T13:57:09Z</meta:creation-date>
    <dc:date>2023-08-01T13:57:09Z</dc:date>
  </office:meta>
</office:document-meta>
</file>