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дин-из-этапов-благоустройства-завершили-во-дворе-на-краснопрудной-улице"/>Один из этапов благоустройства завершили во дворе на Краснопрудной улице<text:bookmark-end text:name="один-из-этапов-благоустройства-завершили-во-дворе-на-краснопрудной-улице"/></text:h>
      <text:p text:style-name="First_20_paragraph">04.09.2019</text:p>
      <text:p text:style-name="Text_20_body">Специалисты Государственного бюджетного учреждения «Жилищник» 2 сентября завершили часть работ по благоустройству во дворе в Красносельском районе.</text:p>
      <text:p text:style-name="Text_20_body">Уточним, что в порядок приводят территорию возле жилого здания по адресу: Краснопрудная улица, дом 13.</text:p>
      <text:p text:style-name="Text_20_body">— Сотрудники управляющей организации уже уложили черное резиновое покрытие на площадке для детей. На данный момент специалистам осталось провести последний этап работ. Они займутся укладкой цветного покрытия, — поделилась подробной информацией Людмила Морозова, заместитель директора по благоустройству ГБУ «Жилищник».</text:p>
      <text:p text:style-name="Text_20_body">Она добавила, что во дворе уже установили малые архитектурные формы.</text:p>
      <text:p text:style-name="Text_20_body"><text:line-break/></text:p>
      <text:p text:style-name="Text_20_body">Адрес страницы: <text:a xlink:type="simple" xlink:href="http://cao.mos.ru/presscenter/news/detail/8328263.html" office:name=""><text:span text:style-name="Definition">http://cao.mos.ru/presscenter/news/detail/832826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21:51:10Z</meta:creation-date>
    <dc:date>2023-08-17T21:51:10Z</dc:date>
  </office:meta>
</office:document-meta>
</file>