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боты-по-озеленению-весной-2020-года-проведут-на-стройковской-улице"/>Работы по озеленению весной 2020 года проведут на Стройковской улице<text:bookmark-end text:name="работы-по-озеленению-весной-2020-года-проведут-на-стройковской-улице"/></text:h>
      <text:p text:style-name="First_20_paragraph">06.03.2020</text:p>
      <text:p text:style-name="Text_20_body">На Стройковской улице в Таганском районе весной 2020 года проведут работы по озеленению.</text:p>
      <text:p text:style-name="Text_20_body">Их осуществят около домов 2, 6, 8, 10 и 12, корпус 1.</text:p>
      <text:p text:style-name="Text_20_body">— Озеленение проведут на основе голосования в проекте «Активный гражданин». Работы осуществят сотрудники подрядной организации. Ответственными за выполнение плана выступят представители Департамента природопользования и охраны окружающей среды города Москвы, — рассказал заместитель директора по содержанию и текущему ремонту дворовых территорий, благоустройству и содержанию объектов озеленения, главный садовник ГБУ «Жилищник» Таганского района Александр Жерносек.</text:p>
      <text:p text:style-name="Text_20_body">По указанным адресам посадят сирень, розы, девичий виноград, жимолость, чебушник и другие растения.</text:p>
      <text:p text:style-name="Text_20_body"><text:line-break/></text:p>
      <text:p text:style-name="Text_20_body">Адрес страницы: <text:a xlink:type="simple" xlink:href="http://cao.mos.ru/presscenter/news/detail/8742094.html" office:name=""><text:span text:style-name="Definition">http://cao.mos.ru/presscenter/news/detail/8742094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15:08:47Z</meta:creation-date>
    <dc:date>2023-09-19T15:08:47Z</dc:date>
  </office:meta>
</office:document-meta>
</file>