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роги-отремонтировали-в-переулках-красносельского-района"/>Дороги отремонтировали в переулках Красносельского района<text:bookmark-end text:name="дороги-отремонтировали-в-переулках-красносельского-района"/></text:h>
      <text:p text:style-name="First_20_paragraph">27.03.2020</text:p>
      <text:p text:style-name="Text_20_body">В переулках Красносельского района 24 марта отремонтировали дорожное покрытие.</text:p>
      <text:p text:style-name="Text_20_body">Работы провели сотрудники Государственного бюджетного учреждения «Жилищник».</text:p>
      <text:p text:style-name="Text_20_body">Ремонт проезжих частей выполнили по адресам: Ананьевский переулок, дом 5, строение 7; Луков переулок, дом 10; Ащеулов переулок, дом 13/7/10, строение 1; Скорняжный переулок, дом 4.</text:p>
      <text:p text:style-name="Text_20_body">— На покрытии устранили все ямы, выбоины и трещины. В ходе работ сотрудники использовали горячий асфальт, — рассказал Петр Плешаков, заместитель директора по комплексному содержанию объектов дорожного хозяйства Государственного бюджетного учреждения «Жилищник».</text:p>
      <text:p text:style-name="Text_20_body">Ранее ремонт проезжей части провели на улице Ольховская.</text:p>
      <text:p text:style-name="Text_20_body"><text:line-break/></text:p>
      <text:p text:style-name="Text_20_body">Адрес страницы: <text:a xlink:type="simple" xlink:href="http://cao.mos.ru/presscenter/news/detail/8793319.html" office:name=""><text:span text:style-name="Definition">http://cao.mos.ru/presscenter/news/detail/8793319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07:53:00Z</meta:creation-date>
    <dc:date>2023-05-13T07:53:00Z</dc:date>
  </office:meta>
</office:document-meta>
</file>