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ер-комплекса-на-таганке-проведет-онлайн-тренировку-по-волейболу"/>Тренер комплекса «На Таганке» проведет онлайн-тренировку по волейболу<text:bookmark-end text:name="тренер-комплекса-на-таганке-проведет-онлайн-тренировку-по-волейболу"/></text:h>
      <text:p text:style-name="First_20_paragraph">21.05.2020</text:p>
      <text:p text:style-name="Text_20_body">Москвичей пригласили на тренировку по волейболу, которую организуют 23 мая сотрудники физкультурно-оздоровительного комплекса «На Таганке».</text:p>
      <text:p text:style-name="Text_20_body">Ведущим мероприятия выступит спортсмен Александр Рудик.</text:p>
      <text:p text:style-name="Text_20_body">— Участникам трансляции покажут основные элементы, применяемые в волейболе. Запись видеотрансляции выложат на официальной странице комплекса в социальных сетях, — проинформировал сотрудник Центра физической культуры и спорта Центрального административного округа Надир Айзятуллин.</text:p>
      <text:p text:style-name="Text_20_body">При необходимости тренер вышлет участникам текстовые справочные материалы. Для записи на занятие необходимо связаться с инструктором по телефону: 8 (906) 969-10-85.</text:p>
      <text:p text:style-name="Text_20_body">Начало в 13:00.</text:p>
      <text:p text:style-name="Text_20_body"><text:line-break/></text:p>
      <text:p text:style-name="Text_20_body">Адрес страницы: <text:a xlink:type="simple" xlink:href="http://cao.mos.ru/presscenter/news/detail/8911406.html" office:name=""><text:span text:style-name="Definition">http://cao.mos.ru/presscenter/news/detail/8911406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6T00:54:05Z</meta:creation-date>
    <dc:date>2023-09-26T00:54:05Z</dc:date>
  </office:meta>
</office:document-meta>
</file>