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боты-по-озеленению-территории-проведут-в-красносельском-районе"/>Работы по озеленению территории проведут в Красносельском районе<text:bookmark-end text:name="работы-по-озеленению-территории-проведут-в-красносельском-районе"/></text:h>
      <text:p text:style-name="First_20_paragraph">28.07.2020</text:p>
      <text:p text:style-name="Text_20_body">В Красносельском районе до 31 июля проведут ряд работ по озеленению и поддержанию насаждений. Этим займутся представители Государственного бюджетного учреждения «Жилищник».</text:p>
      <text:p text:style-name="Text_20_body">— Работы по санитарной обрезке сухих и мешающихся веток пройдут у дома 2 во 2-м Красносельском переулке. По адресам: Большой Балканский переулок, дом 13, корпус 2 и Сретенский бульвар, дом 6/1, строение 1, приведут в порядок газоны, — отметила заместитель директора ГБУ «Жилищник» Красносельского района по содержанию и благоустройству, главный садовник Виктория Егорова.</text:p>
      <text:p text:style-name="Text_20_body">Отметим, что на Сретенском бульваре специалисты высадят траву на придомовой территории.</text:p>
      <text:p text:style-name="Text_20_body">Кроме того, в штатном режиме в районе будут ухаживать за клумбами и цветниками, поливая растения и проводя прополку.</text:p>
      <text:p text:style-name="Text_20_body"><text:line-break/></text:p>
      <text:p text:style-name="Text_20_body">Адрес страницы: <text:a xlink:type="simple" xlink:href="http://cao.mos.ru/presscenter/news/detail/9068151.html" office:name=""><text:span text:style-name="Definition">http://cao.mos.ru/presscenter/news/detail/9068151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7T09:47:45Z</meta:creation-date>
    <dc:date>2023-06-27T09:47:45Z</dc:date>
  </office:meta>
</office:document-meta>
</file>