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ировка-по-ушу-и-боксу-прошла-в-филиале-красносельский"/>Тренировка по ушу и боксу прошла в филиале «Красносельский»<text:bookmark-end text:name="тренировка-по-ушу-и-боксу-прошла-в-филиале-красносельский"/></text:h>
      <text:p text:style-name="First_20_paragraph">05.08.2020</text:p>
      <text:p text:style-name="Text_20_body">Представители филиала «Красносельский» Государственного бюджетного учреждений «Центр» 3 августа провели первые офлайн-занятия по ушу и боксу после снятия ограничений.</text:p>
      <text:p text:style-name="Text_20_body">Спортивные тренировки прошли по адресу: улица Русаковская, дом 8.</text:p>
      <text:p text:style-name="Text_20_body">— В августе сотрудники возобновят занятия по нескольким дисциплинам. Жителей столицы пригласили на тренировки по боксу, ушу, тайцзицюань и каратэ. В первый день занятий сотрудники учреждения встретили посетителей с чаем и сладким угощением, — рассказал руководитель направлений «Здоровый образ жизни» и «Наука» ГБУ «Центр» Георгий Горгиладзе.</text:p>
      <text:p text:style-name="Text_20_body">На входе всем участникам занятий измерили температуру и при необходимости выдали средства индивидуальной защиты.</text:p>
      <text:p text:style-name="Text_20_body"><text:line-break/></text:p>
      <text:p text:style-name="Text_20_body">Адрес страницы: <text:a xlink:type="simple" xlink:href="http://cao.mos.ru/presscenter/news/detail/9105713.html" office:name=""><text:span text:style-name="Definition">http://cao.mos.ru/presscenter/news/detail/9105713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7T15:51:44Z</meta:creation-date>
    <dc:date>2023-06-27T15:51:44Z</dc:date>
  </office:meta>
</office:document-meta>
</file>