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лицы-басманного-района-привели-в-порядок"/>Улицы Басманного района привели в порядок<text:bookmark-end text:name="улицы-басманного-района-привели-в-порядок"/></text:h>
      <text:p text:style-name="First_20_paragraph">17.08.2020</text:p>
      <text:p text:style-name="Text_20_body">Сотрудники Государственного бюджетного учреждения «Жилищник» 15 и 16 августа провели уборку улиц в Басманном районе.</text:p>
      <text:p text:style-name="Text_20_body">— Работники управляющей организации осуществили уборку посредством подметально-уборочных и вакуумных машин с системами увлажнения. Сотрудники подмели проезжие части и тротуары рядом с многоквартирными домами. В ходе работ использовали максимальное количество единиц коммунальной техники, — сообщила специалист общего отдела ГБУ «Жилищник» Анастасия Мещерякова.</text:p>
      <text:p text:style-name="Text_20_body">Напомним, что улицы и дворовые территории Басманного района на регулярной основе обрабатывают санитарными средствами для предотвращения распространения коронавирусной инфекции.</text:p>
      <text:p text:style-name="Text_20_body"><text:line-break/></text:p>
      <text:p text:style-name="Text_20_body">Адрес страницы: <text:a xlink:type="simple" xlink:href="http://cao.mos.ru/presscenter/news/detail/9139450.html" office:name=""><text:span text:style-name="Definition">http://cao.mos.ru/presscenter/news/detail/9139450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12:48:49Z</meta:creation-date>
    <dc:date>2023-07-10T12:48:49Z</dc:date>
  </office:meta>
</office:document-meta>
</file>