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ямочный-ремонт-дорожного-покрытия-выполнили-в-тверском-районе"/>Ямочный ремонт дорожного покрытия выполнили в Тверском районе<text:bookmark-end text:name="ямочный-ремонт-дорожного-покрытия-выполнили-в-тверском-районе"/></text:h>
      <text:p text:style-name="First_20_paragraph">22.09.2020</text:p>
      <text:p text:style-name="Text_20_body">Сотрудники Государственного бюджетного учреждения «Жилищник» 19 и 21 сентября выполнили ямочный ремонт дорожного покрытия по пяти адресам Тверского района.</text:p>
      <text:p text:style-name="Text_20_body">Работы осуществили в переулках 1-й и 2-й Колобовский, Большой Каретный, Средний Каретный и на улице Палиха.</text:p>
      <text:p text:style-name="Text_20_body">— Для устранения всех недостатков сотрудники «Жилищника» потратили 13 тонн асфальтобетонной смеси. Общая площадь участков, которые привели в порядок, составила более ста квадратных метров, — проинформировал Акоп Мкртчян, ведущий инженер по благоустройству ГБУ «Жилищник».</text:p>
      <text:p text:style-name="Text_20_body">На участках рабочие выровняли двенадцать выбоин.</text:p>
      <text:p text:style-name="Text_20_body">Ранее ямочный ремонт асфальта в Тверском районе осуществили на улицах Краснопролетарская, Делегатская и других.</text:p>
      <text:p text:style-name="Text_20_body"><text:line-break/></text:p>
      <text:p text:style-name="Text_20_body">Адрес страницы: <text:a xlink:type="simple" xlink:href="http://cao.mos.ru/presscenter/news/detail/9259531.html" office:name=""><text:span text:style-name="Definition">http://cao.mos.ru/presscenter/news/detail/9259531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13T08:16:43Z</meta:creation-date>
    <dc:date>2024-01-13T08:16:43Z</dc:date>
  </office:meta>
</office:document-meta>
</file>