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рдюры-отремонтировали-в-мещанском-районе"/>Бордюры отремонтировали в Мещанском районе<text:bookmark-end text:name="бордюры-отремонтировали-в-мещанском-районе"/></text:h>
      <text:p text:style-name="First_20_paragraph">23.10.2020</text:p>
      <text:p text:style-name="Text_20_body">Сотрудники Государственного бюджетного учреждения «Жилищник» 21 октября отремонтировали бордюры в Мещанском районе.</text:p>
      <text:p text:style-name="Text_20_body">Работы провели в Лаврском и 2-м Троицком переулках.</text:p>
      <text:p text:style-name="Text_20_body">— Бордюры привели в порядок по просьбе жителей ближайших многоквартирных домов. Представители управляющей компании быстро отреагировали на обращение. Теперь в двух переулках района появились новые бордюры, — сказал заместитель руководителя Государственного бюджетного учреждения «Жилищник» Михаил Гудухин.</text:p>
      <text:p text:style-name="Text_20_body">Ранее сотрудники управляющей компании отремонтировали забор на детской площадке. Работы осуществили по адресу: улица Трифоновская, дом 54/2.</text:p>
      <text:p text:style-name="Text_20_body"><text:line-break/></text:p>
      <text:p text:style-name="Text_20_body">Адрес страницы: <text:a xlink:type="simple" xlink:href="http://cao.mos.ru/presscenter/news/detail/9353428.html" office:name=""><text:span text:style-name="Definition">http://cao.mos.ru/presscenter/news/detail/9353428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7T07:51:15Z</meta:creation-date>
    <dc:date>2023-07-17T07:51:15Z</dc:date>
  </office:meta>
</office:document-meta>
</file>