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бок-по-волейболу-разыграют-в-физкультурно-оздоровительном-комплексе-на-таганке"/>Кубок по волейболу разыграют в физкультурно-оздоровительном комплексе «На Таганке»<text:bookmark-end text:name="кубок-по-волейболу-разыграют-в-физкультурно-оздоровительном-комплексе-на-таганке"/></text:h>
      <text:p text:style-name="First_20_paragraph">27.10.2020</text:p>
      <text:p text:style-name="Text_20_body">Турнир по волейболу между командами Центрального административного округа 31 октября проведут в физкультурно-оздоровительном комплексе «На Таганке».</text:p>
      <text:p text:style-name="Text_20_body">— Победителей наградят кубками, медалями, сертификатами и грамотами соответствующих степеней. Во время проведения игры участниками будут соблюдены санитарные правила в связи с угрозой распространения коронавирусной инфекции, — проинформировал Надир Айзятуллин, начальник отдела по спортивно-массовой работе Центра физической культуры и спорта ЦАО.</text:p>
      <text:p text:style-name="Text_20_body">В соревнованиях поучаствуют жители столицы от 18 до 50 лет.</text:p>
      <text:p text:style-name="Text_20_body">Мероприятие пройдет по адресу: улица Рабочая, дом 30, строение 3.</text:p>
      <text:p text:style-name="Text_20_body"><text:line-break/></text:p>
      <text:p text:style-name="Text_20_body">Адрес страницы: <text:a xlink:type="simple" xlink:href="http://cao.mos.ru/presscenter/news/detail/9363926.html" office:name=""><text:span text:style-name="Definition">http://cao.mos.ru/presscenter/news/detail/936392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1:47:32Z</meta:creation-date>
    <dc:date>2023-05-18T01:47:32Z</dc:date>
  </office:meta>
</office:document-meta>
</file>