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рожные-работы-выполнили-в-тверском-районе"/>Дорожные работы выполнили в Тверском районе<text:bookmark-end text:name="дорожные-работы-выполнили-в-тверском-районе"/></text:h>
      <text:p text:style-name="First_20_paragraph">03.11.2020</text:p>
      <text:p text:style-name="Text_20_body">В Тверском районе сотрудники Государственного бюджетного учреждения «Жилищник» 2 ноября выполнили ямочный ремонт асфальта на нескольких объектах.</text:p>
      <text:p text:style-name="Text_20_body">Работы осуществили по адресам: улица Большая Дмитровка, дом 20, строение 1; Цветной бульвар, дом 21.</text:p>
      <text:p text:style-name="Text_20_body">— Для устранения всех дефектов на покрытии сотрудники «Жилищника» израсходовали шесть тонн асфальтобетонной смеси. Общая площадь отремонтированных участков составила 50 квадратных метров, — проинформировал Акоп Мкртчян, ведущий инженер по благоустройству ГБУ «Жилищник».</text:p>
      <text:p text:style-name="Text_20_body">Ранее дорожные работы осуществили на улице Новосущевская и в переулке Чернышевского.</text:p>
      <text:p text:style-name="Text_20_body"><text:line-break/></text:p>
      <text:p text:style-name="Text_20_body">Адрес страницы: <text:a xlink:type="simple" xlink:href="http://cao.mos.ru/presscenter/news/detail/9389417.html" office:name=""><text:span text:style-name="Definition">http://cao.mos.ru/presscenter/news/detail/9389417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5T16:05:09Z</meta:creation-date>
    <dc:date>2023-08-15T16:05:09Z</dc:date>
  </office:meta>
</office:document-meta>
</file>