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мочный-ремонт-асфальта-провели-по-семи-адресам-тверского-района"/>Ямочный ремонт асфальта провели по семи адресам Тверского района<text:bookmark-end text:name="ямочный-ремонт-асфальта-провели-по-семи-адресам-тверского-района"/></text:h>
      <text:p text:style-name="First_20_paragraph">09.11.2020</text:p>
      <text:p text:style-name="Text_20_body">В Тверском районе 7 ноября по семи адресам отремонтировали асфальтовое покрытие.</text:p>
      <text:p text:style-name="Text_20_body">Работы выполнили представители Государственного бюджетного учреждения «Жилищник». Для устранения всех недостатков на объектах сотрудники потратили шесть тонн асфальтобетонной смеси.</text:p>
      <text:p text:style-name="Text_20_body">— Ямочный ремонт осуществили по адресам: улица Складочная, дом 5А; улица Чаянова, дом 11; улица Долгоруковская, дома 36 и 38; улица Петровка, дом 19, строение 3; улица Тверская, дом 12, корпус 2; Георгиевский переулок, дом 3. Общая площадь работ составила порядка 50 квадратных метров, — рассказал Акоп Мкртчян, ведущий инженер по благоустройству управляющей организации.</text:p>
      <text:p text:style-name="Text_20_body">Ранее ямочный ремонт дорожного покрытия осуществили на улицах Лесная, Чаянова и других.</text:p>
      <text:p text:style-name="Text_20_body"><text:line-break/></text:p>
      <text:p text:style-name="Text_20_body">Адрес страницы: <text:a xlink:type="simple" xlink:href="http://cao.mos.ru/presscenter/news/detail/9405250.html" office:name=""><text:span text:style-name="Definition">http://cao.mos.ru/presscenter/news/detail/940525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08:41:51Z</meta:creation-date>
    <dc:date>2023-08-08T08:41:51Z</dc:date>
  </office:meta>
</office:document-meta>
</file>