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трудники-дома-музея-марины-цветаевой-провели-поэтический-вечер-в-онлайн-формате"/>Сотрудники Дома-музея Марины Цветаевой провели поэтический вечер в онлайн-формате<text:bookmark-end text:name="сотрудники-дома-музея-марины-цветаевой-провели-поэтический-вечер-в-онлайн-формате"/></text:h>
      <text:p text:style-name="First_20_paragraph">19.11.2020</text:p>
      <text:p text:style-name="Text_20_body">Сотрудники Дома-музея Марины Цветаевой провели 18 ноября онлайн-вечер поэтессы, литературоведа и переводчика Анны Глазовой в рамках цикла «Поэтическая среда».</text:p>
      <text:p text:style-name="Text_20_body">В прямом эфире она прочитала свои произведения и рассказала о творческом пути, сообщили в учреждении культуры.</text:p>
      <text:p text:style-name="Text_20_body">— Поэтесса училась и преподавала в Германии и США, защитила диссертацию о поэзии Осипа Мандельштама и Пауля Целана. Анна Глазова — автор шести книг и переводчик целого ряда произведений зарубежной поэзии и прозы, — отметили в музее.</text:p>
      <text:p text:style-name="Text_20_body">В настоящее время литературовед живет в Гамбурге. Запись эфира с ее участием сохранена на YouTube-канале дома-музея, посмотреть ее можно в любое удобное время.</text:p>
      <text:p text:style-name="Text_20_body">— Анна Глазова — замечательный поэт. Слушая ее произведения, зрители получают огромное удовольствие, — подчеркнули в музее.</text:p>
      <text:p text:style-name="Text_20_body">Прямые трансляции цикла «Поэтическая среда» проводятся каждую неделю. На них современные поэты знакомят зрителей со своим творчеством.</text:p>
      <text:p text:style-name="Text_20_body">Помимо поэтических вечеров Дом-музей Марины Цветаевой организует различные концерты и выставки в дистанционном формате. Подробнее о предстоящих мероприятиях можно узнать на <text:a xlink:type="simple" xlink:href="https://dommuseum.ru/" office:name=""><text:span text:style-name="Definition">сайте</text:span></text:a>.</text:p>
      <text:p text:style-name="Text_20_body"><text:line-break/></text:p>
      <text:p text:style-name="Text_20_body">Адрес страницы: <text:a xlink:type="simple" xlink:href="http://cao.mos.ru/presscenter/news/detail/9440318.html" office:name=""><text:span text:style-name="Definition">http://cao.mos.ru/presscenter/news/detail/9440318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8T03:15:45Z</meta:creation-date>
    <dc:date>2023-06-08T03:15:45Z</dc:date>
  </office:meta>
</office:document-meta>
</file>