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сфальтовое-покрытие-обновили-на-улицах-тверского-района"/>Асфальтовое покрытие обновили на улицах Тверского района<text:bookmark-end text:name="асфальтовое-покрытие-обновили-на-улицах-тверского-района"/></text:h>
      <text:p text:style-name="First_20_paragraph">27.11.2020</text:p>
      <text:p text:style-name="Text_20_body">Дорожное покрытие 26 ноября отремонтировали на нескольких улицах в Тверском районе.</text:p>
      <text:p text:style-name="Text_20_body">Работы выполнили представители Государственного бюджетного учреждения «Жилищник». Ямочный ремонт провели по адресам: Порядковый переулок, дом 19; улица Делегатская, дом 9, строение 1.</text:p>
      <text:p text:style-name="Text_20_body">— Сотрудники управляющей организации обновили асфальтовое покрытие на проезжей части для удобства автомобилистов. Еще рабочие устранили ямы на дорогах во дворах жилых зданий, — проинформировал Иван Мотин, заместитель директора ГБУ «Жилищник» Тверского района.</text:p>
      <text:p text:style-name="Text_20_body">Ранее работы по замене аварийных перекрытий начали по адресу: Малый Гнездиковский переулок, дом 10, строение 1.</text:p>
      <text:p text:style-name="Text_20_body"><text:line-break/></text:p>
      <text:p text:style-name="Text_20_body">Адрес страницы: <text:a xlink:type="simple" xlink:href="http://cao.mos.ru/presscenter/news/detail/9474436.html" office:name=""><text:span text:style-name="Definition">http://cao.mos.ru/presscenter/news/detail/9474436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5T07:06:48Z</meta:creation-date>
    <dc:date>2023-09-15T07:06:48Z</dc:date>
  </office:meta>
</office:document-meta>
</file>