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рансляцию-онлайн-концерта-покажут-на-сайте-дома-культуры-стимул"/>Трансляцию онлайн-концерта покажут на сайте Дома культуры «Стимул»<text:bookmark-end text:name="трансляцию-онлайн-концерта-покажут-на-сайте-дома-культуры-стимул"/></text:h>
      <text:p text:style-name="First_20_paragraph">01.12.2020</text:p>
      <text:p text:style-name="Text_20_body">Представители Дома культуры «Стимул» 6 декабря проведут трансляцию онлайн-концерта «Балтийское гордое море».</text:p>
      <text:p text:style-name="Text_20_body">Для зрителей выступят солисты музыкального театра «Оперетта на Таганке» — лауреаты и дипломанты международных конкурсов. Руководитель — Владимир Варфоломеев.</text:p>
      <text:p text:style-name="Text_20_body">— Постановку посвятят 75-летию Победы в Великой Отечественной войне. Вниманию зрителей представят авторскую версию комедии «Раскинулось море широко». В пьесе затронут темы патриотизма и героизма балтийских моряков, — рассказала специалист по связям с общественностью учреждения Евгения Голубева.</text:p>
      <text:p text:style-name="Text_20_body">Запись концерта будет доступна на <text:a xlink:type="simple" xlink:href="https://dkstimul.ru/online/" office:name=""><text:span text:style-name="Definition">сайте</text:span></text:a> дома культуры до 13 декабря.</text:p>
      <text:p text:style-name="Text_20_body"><text:line-break/></text:p>
      <text:p text:style-name="Text_20_body">Адрес страницы: <text:a xlink:type="simple" xlink:href="http://cao.mos.ru/presscenter/news/detail/9487682.html" office:name=""><text:span text:style-name="Definition">http://cao.mos.ru/presscenter/news/detail/9487682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9T06:02:01Z</meta:creation-date>
    <dc:date>2023-06-19T06:02:01Z</dc:date>
  </office:meta>
</office:document-meta>
</file>