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и-центра-моя-карьера-организуют-вебинар-для-москвичей"/>Сотрудники центра «Моя карьера» организуют вебинар для москвичей<text:bookmark-end text:name="сотрудники-центра-моя-карьера-организуют-вебинар-для-москвичей"/></text:h>
      <text:p text:style-name="First_20_paragraph">07.12.2020</text:p>
      <text:p text:style-name="Text_20_body">Представители центра занятости «Моя карьера» 10 декабря организуют для жителей столицы встречу на тему: «Эффективные коммуникации online» в дистанционном формате.</text:p>
      <text:p text:style-name="Text_20_body">— Онлайн-мероприятие проведут в рамках мастерской развития навыков современного человека. Участникам встречи расскажут о принципах эффективной коммуникации в онлайн-формате, об ошибках в деловой переписке и о том, как общаться в мессенджерах, — проинформировала Юлия Креслянская, специалист пресс-службы центра занятости «Моя карьера».</text:p>
      <text:p text:style-name="Text_20_body">Мероприятие в дистанционном формате начнется в 11:00, а завершится в 13:00.</text:p>
      <text:p text:style-name="Text_20_body">Желающим принять участие нужно зарегистрироваться.</text:p>
      <text:p text:style-name="Text_20_body"><text:line-break/></text:p>
      <text:p text:style-name="Text_20_body">Адрес страницы: <text:a xlink:type="simple" xlink:href="http://cao.mos.ru/presscenter/news/detail/9508592.html" office:name=""><text:span text:style-name="Definition">http://cao.mos.ru/presscenter/news/detail/9508592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5:57:10Z</meta:creation-date>
    <dc:date>2023-07-26T05:57:10Z</dc:date>
  </office:meta>
</office:document-meta>
</file>