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ги-привели-в-порядок-в-тверском-районе"/>Дороги привели в порядок в Тверском районе<text:bookmark-end text:name="дороги-привели-в-порядок-в-тверском-районе"/></text:h>
      <text:p text:style-name="First_20_paragraph">09.12.2020</text:p>
      <text:p text:style-name="Text_20_body">Представители Государственного бюджетного учреждения «Жилищник» 7 декабря провели ремонт дорожного полотна в Тверском районе.</text:p>
      <text:p text:style-name="Text_20_body">Работы выполнили по адресам: улица Тверская, дом 15; Воротниковский переулок, дом 11; 1-й Самотечный переулок, дом 18; Никоновский переулок, дом 5.</text:p>
      <text:p text:style-name="Text_20_body">— Общая площадь ремонта составила 29,6 квадратного метра. Для устранения всех недостатков на покрытии сотрудники «Жилищника» потратили почти четыре тонны «зимней» асфальтобетонной смеси, — проинформировал Акоп Мкртчян, ведущий инженер по благоустройству управляющей организации.</text:p>
      <text:p text:style-name="Text_20_body">Ранее ремонт дорог осуществили по адресу: Никоновский переулок, дом 3/1.</text:p>
      <text:p text:style-name="Text_20_body"><text:line-break/></text:p>
      <text:p text:style-name="Text_20_body">Адрес страницы: <text:a xlink:type="simple" xlink:href="http://cao.mos.ru/presscenter/news/detail/9515774.html" office:name=""><text:span text:style-name="Definition">http://cao.mos.ru/presscenter/news/detail/951577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1T19:43:19Z</meta:creation-date>
    <dc:date>2024-01-11T19:43:19Z</dc:date>
  </office:meta>
</office:document-meta>
</file>