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жное-полотно-обработали-противогололедным-материалом-в-районе-хамовники"/>Дорожное полотно обработали противогололедным материалом в районе Хамовники<text:bookmark-end text:name="дорожное-полотно-обработали-противогололедным-материалом-в-районе-хамовники"/></text:h>
      <text:p text:style-name="First_20_paragraph">16.12.2020</text:p>
      <text:p text:style-name="Text_20_body"><text:line-break/></text:p>
      <text:p text:style-name="Text_20_body">Сотрудники Государственного бюджетного учреждения «Жилищник» 15 декабря провели обработку дорожного полотна в районе Хамовники.</text:p>
      <text:p text:style-name="Text_20_body"><text:line-break/></text:p>
      <text:p text:style-name="Text_20_body">Работы выполнили по адресу: улица 10-летия Октября, дом 9. Еще противогололедный материал рассыпали вдоль переулка Хользунова.</text:p>
      <text:p text:style-name="Text_20_body">  </text:p>
      <text:p text:style-name="Text_20_body">— Представители управляющей компании сначала убрали снег с дорог. Затем полотно обработали противогололедным материалом. Это необходимо для безопасности водителей и пешеходов. В основном работы провели около станций столичного метрополитена. Например, возле «Спортивной» и «Фрунзенской», — проинформировали директор ГБУ «Жилищник» Сергей Гончаров.  </text:p>
      <text:p text:style-name="Text_20_body"><text:line-break/></text:p>
      <text:p text:style-name="Text_20_body">Территории в районе Хамовники будут обрабатывать в течение всего зимнего периода. 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9539749.html" office:name=""><text:span text:style-name="Definition">http://cao.mos.ru/presscenter/news/detail/953974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22:25:18Z</meta:creation-date>
    <dc:date>2023-07-20T22:25:18Z</dc:date>
  </office:meta>
</office:document-meta>
</file>