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монт-асфальтобетонного-покрытия-завершили-в-красносельском-районе"/>Ремонт асфальтобетонного покрытия завершили в Красносельском районе  <text:bookmark-end text:name="ремонт-асфальтобетонного-покрытия-завершили-в-красносельском-районе"/></text:h>
      <text:p text:style-name="First_20_paragraph">21.12.2020</text:p>
      <text:p text:style-name="Text_20_body"><text:line-break/></text:p>
      <text:p text:style-name="Text_20_body">Сотрудники Государственного бюджетного учреждения «Жилищник» в период с 14 по 20 декабря отремонтировали несколько дорожных участков в Красносельском районе.  </text:p>
      <text:p text:style-name="Text_20_body"><text:line-break/></text:p>
      <text:p text:style-name="Text_20_body">Работы провели по адресам: Малый Головин переулок, дом 5; 1-й Красносельский переулок, дом 7/9, Русаковская улица, дом 8; 4-й Красносельский переулок, дом 5.  </text:p>
      <text:p text:style-name="Text_20_body"><text:line-break/></text:p>
      <text:p text:style-name="Text_20_body">— Представители управляющей организации отремонтировали участок на пешеходном переходе. Еще яму залили асфальтом на дворовой территории и на двух проезжих участках, — проинформировал Артур Блинков, заместитель директора по комплексному содержанию объектов дорожного хозяйства ГБУ «Жилищник». </text:p>
      <text:p text:style-name="Text_20_body"><text:line-break/></text:p>
      <text:p text:style-name="Text_20_body">Специалисты использовали материал марки L-5. </text:p>
      <text:p text:style-name="Text_20_body"><text:line-break/></text:p>
      <text:p text:style-name="Text_20_body"><text:line-break/></text:p>
      <text:p text:style-name="Text_20_body">Адрес страницы: <text:a xlink:type="simple" xlink:href="http://cao.mos.ru/presscenter/news/detail/9559709.html" office:name=""><text:span text:style-name="Definition">http://cao.mos.ru/presscenter/news/detail/9559709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6T17:06:44Z</meta:creation-date>
    <dc:date>2023-08-16T17:06:44Z</dc:date>
  </office:meta>
</office:document-meta>
</file>