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ждественский-мастер-класс-онлайн-организуют-сотрудники-центра-пресня"/>Рождественский мастер-класс онлайн организуют сотрудники центра «Пресня»<text:bookmark-end text:name="рождественский-мастер-класс-онлайн-организуют-сотрудники-центра-пресня"/></text:h>
      <text:p text:style-name="First_20_paragraph">28.12.2020</text:p>
      <text:p text:style-name="Text_20_body">Мастер-класс «Зима. Домик в рождественском лесу» 5 января проведут сотрудники Центра развития творчества детей и юношества «Пресня» в дистанционном формате.</text:p>
      <text:p text:style-name="Text_20_body">— Ребята в прямом эфире смогут создать зимнюю поделку. Дети изготовят сказочный домик в подарок своим близким с помощью гуаши, кисти и цветного картона, — проинформировала Надежда Денисенко, заместитель директора образовательного учреждения.</text:p>
      <text:p text:style-name="Text_20_body">Мероприятие проведет Ольга Ильина, педагог Центра «Пресня».</text:p>
      <text:p text:style-name="Text_20_body">Встречу организуют в рамках проекта «STARтуем в 21-й».</text:p>
      <text:p text:style-name="Text_20_body">Начало мастер-класса в 10:30. Для участия необходимо предварительно зарегистрироваться на <text:a xlink:type="simple" xlink:href="mos.ru" office:name=""><text:span text:style-name="Definition">сайте</text:span></text:a> мэра Москвы.</text:p>
      <text:p text:style-name="Text_20_body"><text:line-break/></text:p>
      <text:p text:style-name="Text_20_body">Адрес страницы: <text:a xlink:type="simple" xlink:href="http://cao.mos.ru/presscenter/news/detail/9597499.html" office:name=""><text:span text:style-name="Definition">http://cao.mos.ru/presscenter/news/detail/9597499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00:39:39Z</meta:creation-date>
    <dc:date>2023-07-31T00:39:39Z</dc:date>
  </office:meta>
</office:document-meta>
</file>