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ржественную-церемонию-профилактики-вечного-огня-провели-на-могиле-неизвестного-солдата-в-александровском-саду"/>Торжественную церемонию профилактики Вечного огня провели на Могиле Неизвестного солдата в Александровском саду<text:bookmark-end text:name="торжественную-церемонию-профилактики-вечного-огня-провели-на-могиле-неизвестного-солдата-в-александровском-саду"/></text:h>
      <text:p text:style-name="First_20_paragraph">20.02.2021</text:p>
      <text:p text:style-name="Text_20_body"><text:line-break/></text:p>
      <text:p text:style-name="Text_20_body">Специалисты  МОСГАЗа  в составе Комплекса городского хозяйства Москвы провели традиционную торжественную церемонию профилактики Вечного огня на Могиле Неизвестного солдата в Александровском саду. Об этом стало известно 20 февраля.</text:p>
      <text:p text:style-name="Text_20_body"><text:line-break/></text:p>
      <text:p text:style-name="Text_20_body">Мероприятие организовали в канун Дня защитника Отечества.</text:p>
      <text:p text:style-name="Text_20_body"><text:line-break/></text:p>
      <text:p text:style-name="Text_20_body">В церемонии приняли участие сопредседатель Центрального штаба ОНФ, ответственный секретарь «Поисковое движение России» Елена Цунаева, генеральный директор МОСГАЗ Гасан Гасангаджиев, семьи – победители флешмоба семейного творчества «Рисуем с детьми Вечный огонь» и участники Всероссийской акции «Окна Победы» из Москвы, Владимирской и Оренбургской областей и Красноярского края.</text:p>
      <text:p text:style-name="Text_20_body"><text:line-break/></text:p>
      <text:p text:style-name="Text_20_body">Уточним, что сотрудники МОСГАЗа являются хранителями священного пламени со дня его зажжения в 1967 году. Во время профилактики пламя специальным факелом перенесли на временную горелку. Затем специалисты демонтировали с мемориального комплекса звезду и проверили работоспособность трех запальников горелки. По окончании работ огонь с временной горелки вернули на прежнее место.</text:p>
      <text:p text:style-name="Text_20_body"> </text:p>
      <text:p text:style-name="Text_20_body"><text:line-break/></text:p>
      <text:p text:style-name="Text_20_body">Адрес страницы: <text:a xlink:type="simple" xlink:href="http://cao.mos.ru/presscenter/news/detail/9733520.html" office:name=""><text:span text:style-name="Definition">http://cao.mos.ru/presscenter/news/detail/973352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4:36:09Z</meta:creation-date>
    <dc:date>2023-05-18T14:36:09Z</dc:date>
  </office:meta>
</office:document-meta>
</file>