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борная-по-волейболу-плехановского-университета-выиграла-второй-матч-в-столичной-лиге"/>Сборная по волейболу Плехановского университета выиграла второй матч в столичной лиге<text:bookmark-end text:name="сборная-по-волейболу-плехановского-университета-выиграла-второй-матч-в-столичной-лиге"/></text:h>
      <text:p text:style-name="First_20_paragraph">02.03.2021</text:p>
      <text:p text:style-name="Text_20_body"><text:line-break/></text:p>
      <text:p text:style-name="Text_20_body">Женская сборная по волейболу Российского экономического университета имени Георгия Плеханова 28 февраля приняла участие во втором матче в Московских студенческих спортивных играх.</text:p>
      <text:p text:style-name="Text_20_body"><text:line-break/></text:p>
      <text:p text:style-name="Text_20_body">Их соперниками стала команда Российского государственного социального университета.</text:p>
      <text:p text:style-name="Text_20_body"><text:line-break/></text:p>
      <text:p text:style-name="Text_20_body">— В ходе четырех периодов девушки смогли вырваться вперед. Они сразу показали, что за время отдыха проводили время в спортивном зале. По результатам второй игры команда РЭУ обыграла соперников со счетом 3:1, — прокомментировал Артем Прилепкин, представитель пресс-службы спортивного клуба университета имени Георгия Плеханова.</text:p>
      <text:p text:style-name="Text_20_body"><text:line-break/></text:p>
      <text:p text:style-name="Text_20_body">Он добавил, что первую игру в лиге девушки сыграли со сборной Московского педагогического государственного университета. Тогда плехановцы победили со счетом 3:0.</text:p>
      <text:p text:style-name="Text_20_body"><text:line-break/></text:p>
      <text:p text:style-name="Text_20_body">Ранее сообщили о том, что команда по баскетболу стала участником «Финала восьми». Эти соревнования пройдут от дивизиона «Центр» Ассоциации студенческого баскетбола с 1 по 3 март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cao.mos.ru/presscenter/news/detail/9754499.html" office:name=""><text:span text:style-name="Definition">http://cao.mos.ru/presscenter/news/detail/9754499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9T20:05:18Z</meta:creation-date>
    <dc:date>2024-08-29T20:05:18Z</dc:date>
  </office:meta>
</office:document-meta>
</file>