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ичную-программу-ко-дню-победы-организуют-в-библиотеке-9"/>Праздничную программу ко Дню Победы организуют в библиотеке №9<text:bookmark-end text:name="праздничную-программу-ко-дню-победы-организуют-в-библиотеке-9"/></text:h>
      <text:p text:style-name="First_20_paragraph">27.04.2021</text:p>
      <text:p text:style-name="Text_20_body"/>
      <text:p text:style-name="Text_20_body">Праздничную программу «И помнит мир спасенный...» 4 мая организуют в библиотеке №9 имени Николая Гоголя.</text:p>
      <text:p text:style-name="Text_20_body">— В рамках мероприятия сотрудники культурного учреждения организуют книжную выставку-обзор «Вехи Победы», слайд-презентацию «Дети — герои войны» и просмотр документального фильма «Парад Победы» 1945 года, — рассказала старший специалист по связям с общественностью Централизованной библиотечной системы Центрального административного округа Анна Андрияненко.</text:p>
      <text:p text:style-name="Text_20_body">Добавим, что в рамках праздничной программы еще предусмотрено выступление юных чтецов с тематическими стихами, праздничная литературно-музыкальная композиция с выступлениями актеров-студентов театральных вузов Москвы и авторов-исполнителей с песнями военных лет и авторскими песнями о войне.</text:p>
      <text:p text:style-name="Text_20_body">Присоединиться к мероприятию можно по адресу: Большая Грузинская улица, дом 39.</text:p>
      <text:p text:style-name="Text_20_body"><text:line-break/></text:p>
      <text:p text:style-name="Text_20_body">Адрес страницы: <text:a xlink:type="simple" xlink:href="http://cao.mos.ru/presscenter/news/detail/9907469.html" office:name=""><text:span text:style-name="Definition">http://cao.mos.ru/presscenter/news/detail/990746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3T16:35:50Z</meta:creation-date>
    <dc:date>2024-10-13T16:35:50Z</dc:date>
  </office:meta>
</office:document-meta>
</file>