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ги-на-петровке-и-по-другим-адресам-тверского-района-отремонтировали"/>Дороги на Петровке и по другим адресам Тверского района отремонтировали<text:bookmark-end text:name="дороги-на-петровке-и-по-другим-адресам-тверского-района-отремонтировали"/></text:h>
      <text:p text:style-name="First_20_paragraph">11.05.2021</text:p>
      <text:p text:style-name="Text_20_body">Ремонт дорожного полотна 10 мая провели на Петровке и других улицах Тверского района. Работы осуществили представители Государственного бюджетного учреждения «Жилищник».</text:p>
      <text:p text:style-name="Text_20_body">Трещины и неровности убрали по адресам: улица Петровка, дом 17, строение 1; Успенский переулок, дом 12.</text:p>
      <text:p text:style-name="Text_20_body">— Сотрудники управляющей организации потратили 14,78 тонны асфальтобетонного материала. Общая площадь отремонтированных участков 124 квадратных метра, — проинформировал Акоп Мкртчян, ведущий инженер по благоустройству ГБУ «Жилищник» в районе.</text:p>
      <text:p text:style-name="Text_20_body">Добавим, что ранее дорожное полотно привели в порядок по адресам: улица Тверская, дом 8, строение 2; Страстной бульвар, дом 4, строение 1; улица Складочная, дом 5, строение 1.</text:p>
      <text:p text:style-name="Text_20_body"><text:line-break/></text:p>
      <text:p text:style-name="Text_20_body">Адрес страницы: <text:a xlink:type="simple" xlink:href="http://cao.mos.ru/presscenter/news/detail/9935593.html" office:name=""><text:span text:style-name="Definition">http://cao.mos.ru/presscenter/news/detail/993559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0:19:01Z</meta:creation-date>
    <dc:date>2023-07-20T10:19:01Z</dc:date>
  </office:meta>
</office:document-meta>
</file>