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дсестры-морозовской-больницы-посетили-праздничный-концерт"/>Медсестры Морозовской больницы посетили праздничный концерт<text:bookmark-end text:name="медсестры-морозовской-больницы-посетили-праздничный-концерт"/></text:h>
      <text:p text:style-name="First_20_paragraph">14.05.2021</text:p>
      <text:p text:style-name="Text_20_body"/>
      <text:p text:style-name="Text_20_body">Медицинские сестры Морозовской больницы 12 мая приняли участие в праздничном мероприятии в Государственном Кремлевском дворце.</text:p>
      <text:p text:style-name="Text_20_body">Концерт провели по случаю Международного дня медицинской сестры.</text:p>
      <text:p text:style-name="Text_20_body">Врачей поздравили творческие коллективы и звезды отечественной эстрады. Кроме того, медицинским сестрам продемонстрировали видеопоздравление от москвичей и видеоролик «Взгляд снизу», в котором дети объяснили, как понимают эту профессию.</text:p>
      <text:p text:style-name="Text_20_body">Во время торжественной церемонии мэр Москвы Сергей Собянин поздравил медсестер с профессиональным праздником и поблагодарил за отличную работу.</text:p>
      <text:p text:style-name="Text_20_body">По информации с <text:a xlink:type="simple" xlink:href="http://мороздгкб.рф/meditsinskiye-sestry-morozovskoy-bolnitsy-prinyali-uchastiye-v-meropriyatii-po-sluchayu-mezhdunarodnogo-dnya-meditsinskoy-sestry/" office:name=""><text:span text:style-name="Definition">сайта</text:span></text:a> учреждения, в Морозовской больнице трудится 985 медицинских сестер: старшие, операционные, палатные, медсестры-анестезисты, медицинские сестры процедурной и перевязочной, функциональной диагностики и рентгенологии, лабораторного дела, фармации, медсестры по массажу и лечебной физической культуре.</text:p>
      <text:p text:style-name="Text_20_body"><text:line-break/></text:p>
      <text:p text:style-name="Text_20_body">Адрес страницы: <text:a xlink:type="simple" xlink:href="http://cao.mos.ru/presscenter/news/detail/9948238.html" office:name=""><text:span text:style-name="Definition">http://cao.mos.ru/presscenter/news/detail/9948238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8T23:19:37Z</meta:creation-date>
    <dc:date>2024-02-08T23:19:37Z</dc:date>
  </office:meta>
</office:document-meta>
</file>