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сскую-эмиграцию-обсудят-на-онлайн-встрече-ридинг-группы-дома-русского-зарубежья"/>Русскую эмиграцию обсудят на онлайн-встрече ридинг-группы Дома русского зарубежья<text:bookmark-end text:name="русскую-эмиграцию-обсудят-на-онлайн-встрече-ридинг-группы-дома-русского-зарубежья"/></text:h>
      <text:p text:style-name="First_20_paragraph">14.05.2021</text:p>
      <text:p text:style-name="Text_20_body">Дистанционную встречу ридинг-группы 20 мая организует Дом русского зарубежья имени Александра Солженицына.</text:p>
      <text:p text:style-name="Text_20_body">Мероприятие состоится в формате видеоконференции.</text:p>
      <text:p text:style-name="Text_20_body">Модератором дискуссии станет выпускница Литературного института имени Максима Горького, сотрудница Дома русского зарубежья, методист и преподаватель Татьяна Климова.</text:p>
      <text:p text:style-name="Text_20_body">По информации с <text:a xlink:type="simple" xlink:href="https://www.domrz.ru/event/24530_riding_gruppa_posvyashchennaya_obsuzhdeniyu_literatury_russkoy_emigratsii_georgiy_ivanov_raspad_atom/" office:name=""><text:span text:style-name="Definition">сайта</text:span></text:a> культурного учреждения, участники обсудят произведение автора-эмигранта Георгия Иванова «Распад атома». Это лирическая поэма в прозе.</text:p>
      <text:p text:style-name="Text_20_body">Ведущий встречи затронет тему историко-культурного контекста. Вместе со зрителями виртуальной встречи спикер попытается найти параллели между «Распадом атома» и романом французского писателя Жан-Поля Сартра «Тошнота», который вышел в тот же год, что и произведение Георгия Иванова.</text:p>
      <text:p text:style-name="Text_20_body">Для участия в виртуальном мероприятии необходимо перейти по <text:a xlink:type="simple" xlink:href="https://us02web.zoom.us/j/86049518868?pwd=Y3ZCcUxxcTZMM3VRYkZrNUQvTkFkdz09#success" office:name=""><text:span text:style-name="Definition">ссылке</text:span></text:a>. Начало в 18:30.</text:p>
      <text:p text:style-name="Text_20_body"><text:line-break/></text:p>
      <text:p text:style-name="Text_20_body">Адрес страницы: <text:a xlink:type="simple" xlink:href="http://cao.mos.ru/presscenter/news/detail/9948443.html" office:name=""><text:span text:style-name="Definition">http://cao.mos.ru/presscenter/news/detail/9948443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05:30:21Z</meta:creation-date>
    <dc:date>2023-07-18T05:30:21Z</dc:date>
  </office:meta>
</office:document-meta>
</file>