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ховские-истории-спектакль-показали-в-музее-садовое-кольцо"/>Чеховские истории: спектакль показали в музее «Садовое кольцо»<text:bookmark-end text:name="чеховские-истории-спектакль-показали-в-музее-садовое-кольцо"/></text:h>
      <text:p text:style-name="First_20_paragraph">17.05.2021</text:p>
      <text:p text:style-name="Text_20_body"/>
      <text:p text:style-name="Text_20_body">Спектакль по мотивам произведений писателя Антона Чехова 15 мая показали в музее «Садовое кольцо».</text:p>
      <text:p text:style-name="Text_20_body">Театральную постановку разыграли в рамках празднования Дня исторического и культурного наследия и Всероссийской ежегодной акции «Ночь в музее».</text:p>
      <text:p text:style-name="Text_20_body">— Актеры воссоздали атмосферу настоящего трактирного чаепития. Их декорациями стали коллекции старинных самоваров и современных чайных акварельных натюрмортов в старом московском особняке на Первой Мещанской улице, — проинформировала заместитель директора по музейно-выставочной деятельности Алла Буга.</text:p>
      <text:p text:style-name="Text_20_body">Добавим, что по окончании спектакля организаторы мероприятия провели фотосессию с актерами в костюмах.</text:p>
      <text:p text:style-name="Text_20_body">Мероприятие состоялось с соблюдением всех эпидемиологических требований.</text:p>
      <text:p text:style-name="Text_20_body"><text:line-break/></text:p>
      <text:p text:style-name="Text_20_body">Адрес страницы: <text:a xlink:type="simple" xlink:href="http://cao.mos.ru/presscenter/news/detail/9953894.html" office:name=""><text:span text:style-name="Definition">http://cao.mos.ru/presscenter/news/detail/9953894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4T22:18:26Z</meta:creation-date>
    <dc:date>2023-07-14T22:18:26Z</dc:date>
  </office:meta>
</office:document-meta>
</file>