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а-мэш-собрала-лучшие-материалы-к-международному-дню-музеев"/>Библиотека «МЭШ» собрала лучшие материалы к Международному дню музеев<text:bookmark-end text:name="библиотека-мэш-собрала-лучшие-материалы-к-международному-дню-музеев"/></text:h>
      <text:p text:style-name="First_20_paragraph">20.05.2021</text:p>
      <text:p text:style-name="Text_20_body">Московская электронная школа продолжает активно развиваться, предлагая пользователям все новые и новые возможности.</text:p>
      <text:p text:style-name="Text_20_body">Часть из них появилась по воле случая, когда учеба в классах из-за коронавируса была прекращена, теперь же представляет собой отдельное направление МЭШ.</text:p>
      <text:p text:style-name="Text_20_body">Библиотека «МЭШ» собрала лучшие материалы к Международному дню музеев. Онлайн-уроки рассказывают о музеях Москвы, Тулы, Клина и Лондона. В эпоху закрытых границ и сложностей с путешествиями это как никогда кстати.</text:p>
      <text:p text:style-name="Text_20_body">Например, на уроке <text:a xlink:type="simple" xlink:href="https://uchebnik.mos.ru/composer3/lesson/1833652/view" office:name=""><text:span text:style-name="Definition">«Моя Москва»</text:span></text:a> можно понять, как организованы разные сферы жизни в столице, как работают музеи, театры, метро, стадионы и системы сортировки мусора. В завершение занятия ученики выбирают маршрут и отправляются на прогулку вместе с друзьями или родными, проинформировали на официальном <text:a xlink:type="simple" xlink:href="https://www.mos.ru/news/item/90806073/" office:name=""><text:span text:style-name="Definition">сайте</text:span></text:a> мэра Москвы.</text:p>
      <text:p text:style-name="Text_20_body"><text:line-break/></text:p>
      <text:p text:style-name="Text_20_body">Адрес страницы: <text:a xlink:type="simple" xlink:href="http://cao.mos.ru/presscenter/news/detail/9963475.html" office:name=""><text:span text:style-name="Definition">http://cao.mos.ru/presscenter/news/detail/9963475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9T00:54:55Z</meta:creation-date>
    <dc:date>2024-11-19T00:54:55Z</dc:date>
  </office:meta>
</office:document-meta>
</file>