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ул.-рабочая-вл.-38-кад.-770100060313169."/>Оповещение о проведении публичных слушаний по проекту внесения изменений в правила землепользования и застройки города Москвы в отношении территории по адресу: ул. Рабочая, вл. 38 (кад. № 77:01:0006031:3169).<text:bookmark-end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ул.-рабочая-вл.-38-кад.-770100060313169."/></text:h>
      <text:p text:style-name="First_20_paragraph">02.10.2018</text:p>
      <text:p text:style-name="Text_20_body"><text:line-break/></text:p>
      <text:p text:style-name="Text_20_body">Адрес страницы: <text:a xlink:type="simple" xlink:href="http://cao.mos.ru/public-hearings/detail/7608222.html" office:name=""><text:span text:style-name="Definition">http://cao.mos.ru/public-hearings/detail/7608222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3:09:40Z</meta:creation-date>
    <dc:date>2023-07-19T13:09:40Z</dc:date>
  </office:meta>
</office:document-meta>
</file>